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52000000BE30B509D7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.SFUI-Regular" svg:font-family=".SFUI-Regular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style:paragraph-properties fo:text-align="justify" style:justify-single-word="false"/>
    </style:style>
    <style:style style:name="P2" style:family="paragraph" style:parent-style-name="Default">
      <style:paragraph-properties fo:text-align="center" style:justify-single-word="false"/>
    </style:style>
    <style:style style:name="P3" style:family="paragraph" style:parent-style-name="PUNTATO_20_DELIBERE" style:list-style-name="">
      <style:paragraph-properties fo:margin-left="1.136cm" fo:text-align="end" style:justify-single-word="false" fo:text-indent="0cm" style:auto-text-indent="false">
        <style:tab-stops/>
      </style:paragraph-properties>
    </style:style>
    <style:style style:name="P4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/>
    </style:style>
    <style:style style:name="P5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 style:shadow="non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style:font-name="Calibri"/>
    </style:style>
    <style:style style:name="P8" style:family="paragraph" style:parent-style-name="Standard">
      <style:paragraph-properties fo:text-align="end" style:justify-single-word="false"/>
    </style:style>
    <style:style style:name="P9" style:family="paragraph" style:parent-style-name="Standard">
      <style:paragraph-properties fo:text-align="end" style:justify-single-word="false"/>
      <style:text-properties style:font-name="Arial" fo:font-size="11pt" fo:font-weight="bold" style:font-size-asian="11pt" style:font-weight-asian="bold" style:font-size-complex="11pt"/>
    </style:style>
    <style:style style:name="P10" style:family="paragraph" style:parent-style-name="Standard">
      <style:text-properties style:font-name="Times New Roman" fo:font-size="11pt" style:font-size-asian="11pt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12" style:family="paragraph" style:parent-style-name="Standard">
      <style:text-properties style:font-name="Times New Roman" fo:font-size="11pt" fo:font-weight="bold" style:font-size-asian="11pt" style:font-weight-asian="bold" style:font-size-complex="11pt"/>
    </style:style>
    <style:style style:name="P13" style:family="paragraph" style:parent-style-name="Standard">
      <style:paragraph-properties fo:text-align="justify" style:justify-single-word="false"/>
    </style:style>
    <style:style style:name="T1" style:family="text">
      <style:text-properties fo:font-size="20pt" fo:font-weight="bold" style:font-size-asian="20pt" style:font-weight-asian="bold"/>
    </style:style>
    <style:style style:name="T2" style:family="text">
      <style:text-properties style:font-name="Calibri"/>
    </style:style>
    <style:style style:name="T3" style:family="text">
      <style:text-properties style:font-name="Calibri" fo:font-size="14pt" fo:font-weight="bold" style:font-size-asian="14pt" style:font-weight-asian="bold" style:font-size-complex="14pt"/>
    </style:style>
    <style:style style:name="T4" style:family="text">
      <style:text-properties style:font-name="Calibri" fo:font-weight="bold" style:font-weight-asian="bold"/>
    </style:style>
    <style:style style:name="T5" style:family="text">
      <style:text-properties fo:font-size="14pt" style:font-size-asian="14pt"/>
    </style:style>
    <style:style style:name="T6" style:family="text">
      <style:text-properties fo:font-size="14pt" fo:font-weight="bold" style:font-size-asian="14pt" style:font-weight-asian="bold" style:font-size-complex="14pt"/>
    </style:style>
    <style:style style:name="T7" style:family="text">
      <style:text-properties style:font-name="Arial" fo:font-size="11pt" style:font-size-asian="11pt" style:font-size-complex="11pt"/>
    </style:style>
    <style:style style:name="T8" style:family="text">
      <style:text-properties style:font-name="Arial" fo:font-size="11pt" fo:font-weight="bold" style:font-size-asian="11pt" style:font-weight-asian="bold" style:font-size-complex="11pt"/>
    </style:style>
    <style:style style:name="T9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10" style:family="text">
      <style:text-properties style:font-name="Arial" fo:font-size="11pt" fo:language="it" fo:country="IT" fo:font-weight="bold" style:letter-kerning="false" style:font-name-asian="Times New Roman1" style:font-size-asian="11pt" style:language-asian="it" style:country-asian="IT" style:font-weight-asian="bold" style:font-size-complex="11pt" style:language-complex="ar" style:country-complex="SA" style:font-weight-complex="bold"/>
    </style:style>
    <style:style style:name="T11" style:family="text">
      <style:text-properties fo:color="#f5f5f0" loext:opacity="100%" style:font-name="Arial" fo:font-size="11pt" style:font-size-asian="11pt" style:font-size-complex="11pt"/>
    </style:style>
    <style:style style:name="T12" style:family="text">
      <style:text-properties style:font-name="Times New Roman" fo:font-size="11pt" style:font-size-asian="11pt" style:font-size-complex="11pt"/>
    </style:style>
    <style:style style:name="T13" style:family="text">
      <style:text-properties style:font-name="Times New Roman" fo:font-size="11pt" fo:font-weight="bold" style:font-size-asian="11pt" style:font-weight-asian="bold" style:font-size-complex="11pt"/>
    </style:style>
    <style:style style:name="T14" style:family="text"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T15" style:family="text">
      <style:text-properties style:font-name="Times New Roman" fo:font-size="11pt" fo:font-weight="bold" fo:background-color="transparent" loext:char-shading-value="0" style:font-name-asian="F" style:font-size-asian="11pt" style:font-weight-asian="bold" style:font-size-complex="11pt"/>
    </style:style>
    <style:style style:name="T16" style:family="text">
      <style:text-properties style:font-name="Times New Roman" fo:font-size="11pt" fo:font-weight="bold" fo:background-color="transparent" loext:char-shading-value="0" style:font-size-asian="11pt" style:font-weight-asian="bold" style:font-size-complex="11pt"/>
    </style:style>
    <style:style style:name="T17" style:family="text">
      <style:text-properties style:font-name="Times New Roman" fo:font-size="11pt" fo:font-style="italic" style:font-size-asian="11pt" style:font-style-asian="italic" style:font-size-complex="11pt"/>
    </style:style>
    <style:style style:name="fr1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char" svg:x="5.978cm" svg:y="0.286cm" svg:width="6.024cm" svg:height="1.928cm" draw:z-index="0"><draw:image xlink:href="Pictures/1000000000000252000000BE30B509D7.jpg" xlink:type="simple" xlink:show="embed" xlink:actuate="onLoad" draw:mime-type="image/jpeg"/></draw:frame></text:p>
      <text:p text:style-name="P4" loext:marker-style-name="T1"/>
      <text:p text:style-name="P4" loext:marker-style-name="T1"/>
      <text:p text:style-name="P4" loext:marker-style-name="T1"/>
      <text:p text:style-name="P5" loext:marker-style-name="T5"><text:span text:style-name="T3">MODULO DI ADESIONE ALL’INTERPELLO</text:span><text:span text:style-name="T3"/></text:p>
      <text:p text:style-name="P5"><text:span text:style-name="T6">per la selezione finalizzata all’assunzione </text:span><text:span text:style-name="s1"><text:span text:style-name="T6">a tempo indeterminato <text:s/>e a tempo pieno di n. <text:s/>1 Istruttore Tecnico- Geometra da assegnare al Servizio 3</text:span></text:span></text:p>
      <text:p text:style-name="P7" loext:marker-style-name="T2"/>
      <text:p text:style-name="P3" loext:marker-style-name="T7"><text:span text:style-name="T7">Alla Provincia di Pesaro e Urbino – </text:span><text:span text:style-name="T7"/></text:p>
      <text:p text:style-name="P3" loext:marker-style-name="T7"><text:span text:style-name="T7">Viale Gramsci, 4 - 61121 Pesaro (PU), </text:span><text:span text:style-name="T7"/></text:p>
      <text:p text:style-name="P8"><text:span text:style-name="T7">Servizio Trattamento Giuridico del personale</text:span><text:span text:style-name="T11"><text:line-break/></text:span><text:span text:style-name="T7">PEC </text:span><text:span text:style-name="Internet_20_link"><text:span text:style-name="T9"><text:s/></text:span></text:span><text:span text:style-name="Internet_20_link"><text:span text:style-name="T10">provincia.pesarourbino</text:span></text:span><text:a xlink:type="simple" xlink:href="mailto:cm.altoemediometauro@emarche.it" text:style-name="Internet_20_link" text:visited-style-name="Visited_20_Internet_20_Link"><text:span text:style-name="Internet_20_link"><text:span text:style-name="T9">@legalmail.it</text:span></text:span></text:a></text:p>
      <text:p text:style-name="P9" loext:marker-style-name="T8"/>
      <text:p text:style-name="P7" loext:marker-style-name="T2"/>
      <text:p text:style-name="Standard" loext:marker-style-name="T12"><text:span text:style-name="T12">Il/La sottoscritto/a_____________________________________, nato _______________________</text:span><text:span text:style-name="T12"/></text:p>
      <text:p text:style-name="P10" loext:marker-style-name="T12"/>
      <text:p text:style-name="Standard" loext:marker-style-name="T12"><text:span text:style-name="T12">Il __________________________, CF ______________________________________________</text:span><text:span text:style-name="T12"/></text:p>
      <text:p text:style-name="P10" loext:marker-style-name="T12"/>
      <text:p text:style-name="Standard" loext:marker-style-name="T12"><text:span text:style-name="T12">Tel______________________________, email _______________________________________</text:span><text:span text:style-name="T12"/></text:p>
      <text:p text:style-name="P10" loext:marker-style-name="T12"/>
      <text:p text:style-name="P13" loext:marker-style-name="T12"><text:span text:style-name="T12">Visto l’elenco degli idonei all’assunzione negli enti locali, approvato dall’Unione Montana Alta Valle del Metauro, come da ultimo aggiornata con determina dirigenziale n. 99 del 21/10/2025 relativo alla qualifica di Istruttore Tecnico- Geometra da assegnare al Servizio 3;</text:span><text:span text:style-name="T12"/></text:p>
      <text:p text:style-name="P10" loext:marker-style-name="T12"/>
      <text:p text:style-name="P13"><text:span text:style-name="T12">In relazione alla PEC della Provincia di Pesaro e Urbino ricevuta in data _______________, relativa alla formazione di una graduatoria per l’assunzione di </text:span><text:span text:style-name="s1"><text:span text:style-name="T12">a tempo indeterminato e tempo pieno, di n. </text:span></text:span><text:span text:style-name="s1"><text:span text:style-name="T14">1</text:span></text:span><text:span text:style-name="T12"> Istruttore Tecnico - Geometra;</text:span></text:p>
      <text:p text:style-name="P13"/>
      <text:p text:style-name="P6" loext:marker-style-name="T4"><text:span text:style-name="T4">COMUNICA LA PROPRIA ADESIONE ALL’INTERPELLO</text:span><text:span text:style-name="T4"/></text:p>
      <text:p text:style-name="P7" loext:marker-style-name="T2"/>
      <text:p text:style-name="P13" loext:marker-style-name="T12"><text:span text:style-name="T12">e contestualmente chiede di partecipare alla selezione che avrà luogo in data <text:s/></text:span><text:span text:style-name="T15">14/04/2026</text:span><text:span text:style-name="T16"> a</text:span><text:span text:style-name="T13">lle ore 9.30</text:span><text:span text:style-name="T12">, presso la sede della Provincia di Pesaro e Urbino – Viale Gramsci, 4 - 61121 Pesaro (PU), <text:s/>secondo le modalità e i criteri contenuti nell’avviso di selezione, ricevuto in data <text:s/>____________________.</text:span></text:p>
      <text:p text:style-name="P10" loext:marker-style-name="T12"/>
      <text:p text:style-name="Standard" loext:marker-style-name="T12"><text:span text:style-name="T12">A tal fine dichiara:</text:span><text:span text:style-name="T12"/></text:p>
      <text:p text:style-name="Standard" loext:marker-style-name="T12"><text:span text:style-name="T12">- di accettare incondizionatamente le disposizioni dell’avviso pubblico, inviato dalla Provincia di Pesaro e Urbino;</text:span><text:span text:style-name="T12"/></text:p>
      <text:p text:style-name="P10" loext:marker-style-name="T12"/>
      <text:p text:style-name="P13"><text:span text:style-name="T12">[ <text:s/>] di essere in possesso, alla data odierna, di tutti i requisiti dichiarati per la partecipazione alla selezione pubblica per la formazione di un elenco di idonei con profilo Tecnico-Geometra, Area Istruttori da assumere</text:span><text:span text:style-name="s1"><text:span text:style-name="T12"> </text:span></text:span><text:span text:style-name="T12">negli enti locali aderenti allo specifico accordo, indetto dall’Unione Montana sopra richiamato ed indicati all’art. 3 dell’avviso stesso;</text:span></text:p>
      <text:p text:style-name="P11" loext:marker-style-name="T12"/>
      <text:p text:style-name="Standard" loext:marker-style-name="T12"><text:span text:style-name="T13">Oppure</text:span><text:span text:style-name="T13"/></text:p>
      <text:p text:style-name="P12" loext:marker-style-name="T13"/>
      <text:p text:style-name="P13" loext:marker-style-name="T2"><text:span text:style-name="T12">[ <text:s/>] di essere in possesso, alla data odierna, di tutti i requisiti dichiarati per la partecipazione alla selezione pubblica per la formazione di un elenco di idonei con profilo Tecnico-Geometra Area</text:span><text:span text:style-name="T2"> </text:span><text:span text:style-name="T12">Istruttori da assumere</text:span><text:span text:style-name="s1"><text:span text:style-name="T12"> </text:span></text:span><text:span text:style-name="T12">negli enti locali aderenti allo specifico accordo, indetto dall’Unione Montana sopra richiamato ed indicati all’art. 3 dell’avviso stesso, </text:span><text:span text:style-name="T13">ad eccezione del/i seguente/i</text:span><text:span text:style-name="T12">:</text:span></text:p>
      <text:p text:style-name="Standard" loext:marker-style-name="T12"><text:span text:style-name="T12">______________________________________________________________________</text:span><text:span text:style-name="T12"/></text:p>
      <text:p text:style-name="P10" loext:marker-style-name="T12"><text:soft-page-break/></text:p>
      <text:p text:style-name="Standard" loext:marker-style-name="T12"><text:span text:style-name="T12">[ <text:s/>] di essere in possesso dei seguenti titoli che danno diritto alla preferenza di legge: ___________________________________________________________________________</text:span><text:span text:style-name="T12"/></text:p>
      <text:p text:style-name="P1" loext:marker-style-name="T12"><text:span text:style-name="T12">___________________________________________________________________________</text:span><text:span text:style-name="T12"/></text:p>
      <text:p text:style-name="P2" loext:marker-style-name="T12"><text:span text:style-name="T17">(vedi articolo 9 dell’avviso di selezione – indicare anche il numero di eventuali figli a carico)</text:span><text:span text:style-name="T17"/></text:p>
      <text:p text:style-name="P10" loext:marker-style-name="T12"/>
      <text:p text:style-name="P7" loext:marker-style-name="T2"/>
      <text:p text:style-name="Standard" loext:marker-style-name="T2"><text:span text:style-name="T2">In fede.</text:span><text:span text:style-name="T2"/></text:p>
      <text:p text:style-name="P7" loext:marker-style-name="T2"/>
      <text:p text:style-name="P6" loext:marker-style-name="T4"><text:span text:style-name="T4">IL CANDIDATO</text:span><text:span text:style-name="T4"/></text:p>
      <text:p text:style-name="P6" loext:marker-style-name="T2"><text:span text:style-name="T2">(…………………………………….)</text:span><text:span text:style-name="T2"/></text:p>
      <text:p text:style-name="P7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.SFUI-Regular" svg:font-family=".SFUI-Regular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false" style:font-name-asian="F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it" fo:country="IT" style:letter-kerning="false" style:font-name-asian="F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ISPOSITIVO_20_DELIBERE" style:display-name="DISPOSITIVO DELIBERE" style:family="paragraph" style:parent-style-name="Standard" style:list-style-name="WWNum1" style:list-level="1">
      <style:paragraph-properties fo:margin-top="0cm" fo:margin-bottom="0.212cm" style:contextual-spacing="false" style:line-height-at-least="0.635cm" fo:text-align="justify" style:justify-single-word="false"/>
    </style:style>
    <style:style style:name="NORMALE_20_DELIBERE" style:display-name="NORMALE DELIBERE" style:family="paragraph" style:parent-style-name="Standard">
      <style:paragraph-properties fo:margin-top="0cm" fo:margin-bottom="0.212cm" style:contextual-spacing="false" style:line-height-at-least="0.635cm" fo:text-align="justify" style:justify-single-word="false" fo:text-indent="1.251cm" style:auto-text-indent="false"/>
    </style:style>
    <style:style style:name="PUNTATO_20_DELIBERE" style:display-name="PUNTATO DELIBERE" style:family="paragraph" style:parent-style-name="NORMALE_20_DELIBERE" style:list-style-name="WWNum1" style:list-level="1">
      <style:paragraph-properties fo:margin-left="0cm" fo:text-indent="1.251cm" style:auto-text-indent="false">
        <style:tab-stops>
          <style:tab-stop style:position="0.635cm"/>
        </style:tab-stops>
      </style:paragraph-properties>
      <style:text-properties style:font-name-asian="Times New Roman1" style:font-family-asian="'Times New Roman'" style:font-family-generic-asian="system" style:font-pitch-asian="variable"/>
    </style:style>
    <style:style style:name="Default_20_Paragraph_20_Font_20__28_WW_29_" style:display-name="Default Paragraph Font (WW)" style:family="text"/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/>
    </style:style>
    <style:style style:name="s1" style:family="text">
      <style:text-properties style:font-name=".SFUI-Regular" fo:font-family=".SFUI-Regular" style:font-family-generic="roman" style:font-pitch="variable" fo:font-size="16pt" style:font-size-asian="16pt"/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font-weight="bold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Arial" fo:font-family="Arial" style:font-family-generic="roman" style:font-pitch="variable" fo:font-size="11pt" fo:font-weight="bold" style:font-size-asian="11pt" style:font-weight-asian="bold" style:font-size-complex="11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5-15T07:22:00</meta:creation-date>
    <meta:initial-creator>Giovanna Brincivalli</meta:initial-creator>
    <dc:language>it-IT</dc:language>
    <meta:print-date>2024-05-15T07:30:00</meta:print-date>
    <dc:date>2026-03-05T12:14:15</dc:date>
    <meta:editing-cycles>7</meta:editing-cycles>
    <meta:editing-duration>PT43M</meta:editing-duration>
    <meta:generator>LibreOffice/7.6.7.2$Windows_X86_64 LibreOffice_project/dd47e4b30cb7dab30588d6c79c651f218165e3c5</meta:generator>
    <meta:document-statistic meta:table-count="0" meta:image-count="1" meta:object-count="0" meta:page-count="2" meta:paragraph-count="24" meta:word-count="352" meta:character-count="2776" meta:non-whitespace-character-count="2434"/>
    <meta:user-defined meta:name="AppVersion">15.0000</meta:user-defined>
    <meta:template xlink:type="simple" xlink:actuate="onRequest" xlink:title="Normal.dotm" xlink:href=""/>
  </office:meta>
</office:document-meta>
</file>